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PingFang SC" svg:font-family="'PingFang SC'" style:font-family-generic="system" style:font-pitch="variable"/>
    <style:font-face style:name="SimSun" svg:font-family="SimSun" style:font-family-generic="system" style:font-pitch="variable"/>
    <style:font-face style:name="Times-Bold" svg:font-family="Times-Bold" style:font-family-generic="roman" style:font-pitch="variable"/>
    <style:font-face style:name="Times-Roman" svg:font-family="Times-Roman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ff0000" loext:opacity="100%" fo:font-size="18pt" style:font-size-asian="18pt" style:font-size-complex="18pt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T1" style:family="text">
      <style:text-properties fo:color="#000000" loext:opacity="100%" style:font-name="Times-Bold" fo:font-size="24pt" fo:letter-spacing="normal" fo:font-weight="bold" style:letter-kerning="false" style:font-size-asian="24pt" style:font-weight-asian="bold"/>
    </style:style>
    <style:style style:name="T2" style:family="text">
      <style:text-properties fo:color="#000000" loext:opacity="100%" style:font-name="Times-Bold" fo:letter-spacing="normal" fo:font-weight="bold" style:letter-kerning="false" style:font-weight-asian="bold"/>
    </style:style>
    <style:style style:name="T3" style:family="text">
      <style:text-properties fo:color="#000000" loext:opacity="100%" style:font-name="Times-Roman" fo:font-size="24pt" fo:letter-spacing="normal" fo:font-weight="normal" style:letter-kerning="false" style:font-size-asian="24pt" style:font-weight-asian="normal"/>
    </style:style>
    <style:style style:name="T4" style:family="text">
      <style:text-properties fo:color="#000000" loext:opacity="100%" style:font-name="Times-Roman" fo:letter-spacing="normal" fo:font-weight="normal" style:letter-kerning="false" style:font-weight-asian="normal"/>
    </style:style>
    <style:style style:name="T5" style:family="text">
      <style:text-properties fo:color="#3366ff" loext:opacity="100%" style:font-name="Times-Roman" fo:letter-spacing="normal" fo:font-weight="normal" style:letter-kerning="false" style:font-weight-asian="normal"/>
    </style:style>
    <style:style style:name="T6" style:family="text">
      <style:text-properties style:font-name="Times-Bold" fo:letter-spacing="normal" fo:font-weight="bold" style:letter-kerning="false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6">LENTAMENTE MUORE</text:span></text:p>
      <text:p text:style-name="P2"><text:span text:style-name="T2">Lentamente muore</text:span></text:p>
      <text:p text:style-name="P2"><text:span text:style-name="T2">chi diventa schiavo dell’abitudine,</text:span></text:p>
      <text:p text:style-name="P2"><text:span text:style-name="T2">ripetendo ogni giorno gli stessi percorsi,</text:span></text:p>
      <text:p text:style-name="P2"><text:span text:style-name="T2">chi non cambia la marcia,</text:span></text:p>
      <text:p text:style-name="P2"><text:span text:style-name="T2">chi non rischia e non cambia colore dei vestiti,</text:span></text:p>
      <text:p text:style-name="P2"><text:span text:style-name="T2">chi non parla a chi non conosce.</text:span></text:p>
      <text:p text:style-name="P2"><text:span text:style-name="T2">Muore lentamente chi evita una passione,</text:span></text:p>
      <text:p text:style-name="P2"><text:span text:style-name="T2">chi preferisce il nero al bianco</text:span></text:p>
      <text:p text:style-name="P2"><text:span text:style-name="T2">e i puntini sulle “i”</text:span></text:p>
      <text:p text:style-name="P2"><text:span text:style-name="T2">piuttosto che un insieme di emozioni,</text:span></text:p>
      <text:p text:style-name="P2"><text:span text:style-name="T2">proprio quelle che fanno brillare gli occhi,</text:span></text:p>
      <text:p text:style-name="P2"><text:span text:style-name="T2">quelle che fanno di uno sbadiglio un sorriso,</text:span></text:p>
      <text:p text:style-name="P2"><text:span text:style-name="T2">quelle che fanno battere il cuore</text:span></text:p>
      <text:p text:style-name="P2"><text:span text:style-name="T2">davanti all’errore e ai sentimenti.</text:span></text:p>
      <text:p text:style-name="P2"><text:span text:style-name="T2">Lentamente muore</text:span></text:p>
      <text:p text:style-name="P2"><text:span text:style-name="T2">chi non capovolge il tavolo,</text:span></text:p>
      <text:p text:style-name="P2"><text:span text:style-name="T2">chi è infelice sul lavoro,</text:span></text:p>
      <text:p text:style-name="P2"><text:span text:style-name="T2">chi non rischia la certezza per l’incertezza</text:span></text:p>
      <text:p text:style-name="P2"><text:span text:style-name="T2">per inseguire un sogno,</text:span></text:p>
      <text:p text:style-name="P2"><text:span text:style-name="T2">chi non si permette</text:span></text:p>
      <text:p text:style-name="P2"><text:span text:style-name="T2">almeno una volta nella vita</text:span></text:p>
      <text:p text:style-name="P2"><text:span text:style-name="T2">di fuggire ai consigli sensati.</text:span></text:p>
      <text:p text:style-name="P2"><text:span text:style-name="T2">Lentamente muore chi non viaggia,</text:span></text:p>
      <text:p text:style-name="P2"><text:span text:style-name="T2">chi non legge,</text:span></text:p>
      <text:p text:style-name="P2"><text:span text:style-name="T2">chi non ascolta musica,</text:span></text:p>
      <text:p text:style-name="P2"><text:span text:style-name="T2">chi non trova grazia in sé stesso.</text:span></text:p>
      <text:p text:style-name="P2"><text:span text:style-name="T2">Muore lentamente,</text:span></text:p>
      <text:p text:style-name="P2"><text:span text:style-name="T2">chi distrugge l’amor proprio,</text:span></text:p>
      <text:p text:style-name="P2"><text:span text:style-name="T2">chi non si lascia aiutare.</text:span></text:p>
      <text:p text:style-name="P2"><text:span text:style-name="T2">Muore lentamente,</text:span></text:p>
      <text:p text:style-name="P2"><text:span text:style-name="T2">chi passa i giorni a lamentarsi</text:span></text:p>
      <text:p text:style-name="P2"><text:span text:style-name="T2">della propria sfortuna o della pioggia incessante.</text:span></text:p>
      <text:p text:style-name="P2"><text:span text:style-name="T2">Lentamente muore,</text:span></text:p>
      <text:p text:style-name="P2"><text:span text:style-name="T2">chi abbandona un progetto</text:span></text:p>
      <text:p text:style-name="P2"><text:span text:style-name="T2">prima di iniziarlo,</text:span></text:p>
      <text:p text:style-name="P2"><text:span text:style-name="T2">chi non fa domande</text:span></text:p>
      <text:p text:style-name="P2"><text:span text:style-name="T2">sugli argomenti che non conosce,</text:span></text:p>
      <text:p text:style-name="P2"><text:span text:style-name="T2">chi non risponde</text:span></text:p>
      <text:p text:style-name="P2"><text:span text:style-name="T2">quando gli chiedono</text:span></text:p>
      <text:p text:style-name="P2"><text:span text:style-name="T2">qualcosa che conosce.</text:span></text:p>
      <text:p text:style-name="P2"><text:span text:style-name="T2">Evitiamo la morte a piccole dosi,</text:span></text:p>
      <text:p text:style-name="P2"><text:span text:style-name="T2">ricordando sempre che essere vivo</text:span></text:p>
      <text:p text:style-name="P2"><text:span text:style-name="T2">richiede uno sforzo</text:span></text:p>
      <text:p text:style-name="P2"><text:span text:style-name="T2">di gran lunga maggiore</text:span></text:p>
      <text:p text:style-name="P2"><text:span text:style-name="T2">del semplice fatto di respirare.</text:span></text:p>
      <text:p text:style-name="P2"><text:span text:style-name="T2">Soltanto l’ardente pazienza porterà</text:span></text:p>
      <text:p text:style-name="P2"><text:span text:style-name="T2">al raggiungimento</text:span></text:p>
      <text:p text:style-name="P2"><text:span text:style-name="T2">di una splendida felicità.</text:span></text:p>
      <text:p text:style-name="P2"><text:span text:style-name="T2"/></text:p>
      <text:p text:style-name="P2"><text:span text:style-name="T5">Martha Medeiros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PingFang SC" svg:font-family="'PingFang SC'" style:font-family-generic="system" style:font-pitch="variable"/>
    <style:font-face style:name="SimSun" svg:font-family="SimSun" style:font-family-generic="system" style:font-pitch="variable"/>
    <style:font-face style:name="Times-Bold" svg:font-family="Times-Bold" style:font-family-generic="roman" style:font-pitch="variable"/>
    <style:font-face style:name="Times-Roman" svg:font-family="Times-Roman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22-06-19T18:30:02.663552026</meta:creation-date>
    <dc:date>2022-06-19T18:49:37.091362242</dc:date>
    <meta:editing-duration>PT9M24S</meta:editing-duration>
    <meta:editing-cycles>1</meta:editing-cycles>
    <meta:document-statistic meta:table-count="0" meta:image-count="0" meta:object-count="0" meta:page-count="1" meta:paragraph-count="50" meta:word-count="228" meta:character-count="1388" meta:non-whitespace-character-count="1210"/>
    <meta:generator>LibreOffice/7.2.1.2$MacOSX_X86_64 LibreOffice_project/87b77fad49947c1441b67c559c339af8f3517e22</meta:generator>
  </office:meta>
</office:document-meta>
</file>